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D000000095A3C4B804.png"/>
  <manifest:file-entry manifest:media-type="image/png" manifest:full-path="Pictures/100000000000019000000064AAFBE34E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text-properties fo:font-size="12pt" style:font-size-asian="12pt" style:font-size-complex="12pt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 style:master-page-name="Standard">
      <style:paragraph-properties style:page-number="auto"/>
    </style:style>
    <style:style style:name="P4" style:family="paragraph">
      <style:paragraph-properties fo:text-align="center"/>
      <style:text-properties fo:font-size="18pt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fo:font-size="12pt" fo:font-style="italic" style:font-size-asian="12pt" style:font-style-asian="italic" style:font-size-complex="12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santa croce.png" draw:style-name="gr1" draw:text-style-name="P4" svg:width="5.845cm" svg:height="1.46cm" svg:x="0cm" svg:y="0cm">
        <draw:image xlink:href="Pictures/100000000000019000000064AAFBE34E.png" xlink:type="simple" xlink:show="embed" xlink:actuate="onLoad">
          <text:p/>
        </draw:image>
      </draw:frame>
      <draw:frame text:anchor-type="page" text:anchor-page-number="0" draw:z-index="2" draw:name="GeoforLogo.png" draw:style-name="gr1" draw:text-style-name="P4" svg:width="2.405cm" svg:height="1.717cm" svg:x="0cm" svg:y="0cm">
        <draw:image xlink:href="Pictures/10000201000000D000000095A3C4B804.png" xlink:type="simple" xlink:show="embed" xlink:actuate="onLoad">
          <text:p/>
        </draw:image>
      </draw:frame>
      <text:p text:style-name="P3"><draw:frame draw:style-name="fr1" text:anchor-type="as-char" svg:width="5.823cm" svg:height="1.455cm" draw:z-index="1"><draw:image xlink:href="Pictures/100000000000019000000064AAFBE34E.png" xlink:type="simple" xlink:show="embed" xlink:actuate="onLoad"/></draw:frame><text:tab/><text:tab/><text:tab/><text:tab/><text:tab/><text:tab/><draw:frame draw:style-name="fr1" text:anchor-type="as-char" svg:width="2.395cm" svg:height="1.713cm" draw:z-index="3"><draw:image xlink:href="Pictures/10000201000000D000000095A3C4B804.png" xlink:type="simple" xlink:show="embed" xlink:actuate="onLoad"/></draw:frame></text:p>
      <text:p text:style-name="Standard"/>
      <text:p text:style-name="Standard">Santa Croce Sull’Arno, 9/12/2020</text:p>
      <text:p text:style-name="P1"/>
      <text:p text:style-name="P2"><text:span text:style-name="T1">Cari Cittadini, Gentili Utenti, </text:span></text:p>
      <text:p text:style-name="P2"><text:span text:style-name="T1">Nel ringraziarvi per l’impegno profuso e per l’attenzione dimostrata nel contesto ambientale, vogliamo aggiornarvi su alcune novità che riguardano il servizio di raccolta e smaltimento rifiuti. </text:span></text:p>
      <text:p text:style-name="P2"><text:span text:style-name="T1">A partire dal giorno 1 Gennaio 2021, tutto il ciclo della raccolta e smaltimento dei rifiuti solidi urbani delle famiglie verrà curato e gestito dall’azienda Retiambiente Spa, di cui anche Geofor farà parte. Si tratta di un importante traguardo, a cui anche la nostra Amministrazione Comunale ha preso parte in modo attivo, ma che per noi vuole rappresentare un nuovo punto di partenza, mirato al costante miglioramento dei servizi. </text:span></text:p>
      <text:p text:style-name="P2"><text:span text:style-name="T1">Retiambiente Spa sarà il gestore operante nelle province di Pisa, Livorno, Lucca e Massa-Carrara, avvalendosi di società operative locali (SOL), tra cui Geofor è sicuramente la più grande, sia a livello di forza lavoro impiegata, che di bacino servito. A questo proposito, in un’ottica di miglior distribuzione delle risorse e di contenimento dei costi, è stato rivisto il giro delle raccolte differenziate dei materiali, come da </text:span><text:span text:style-name="T2">calendario</text:span><text:span text:style-name="T1"> </text:span><text:span text:style-name="T2">(in vigore dal 1 Gennaio 2021)</text:span><text:span text:style-name="T1"> consegnato assieme alla presente lettera, con </text:span><text:span text:style-name="T2">variazioni</text:span><text:span text:style-name="T1"> nei giorni e nel tipo di rifiuto raccolto. </text:span></text:p>
      <text:p text:style-name="P2"><text:span text:style-name="T2">Vi preghiamo di prenderne visione e di fare attenzione ai cambiamenti.</text:span></text:p>
      <text:p text:style-name="P2"><text:span text:style-name="T1">Tutti gli altri servizi rimarranno invariati. </text:span></text:p>
      <text:p text:style-name="P2"><text:span text:style-name="T1">Contando sulla vostra collaborazione e ringraziandovi per l’attenzione, si porgono distinti saluti. </text:span></text:p>
      <text:p text:style-name="P1"/>
      <text:p text:style-name="P1"><text:bookmark text:name="_GoBack"/></text:p>
      <text:p text:style-name="Standard"><text:span text:style-name="T2"><text:s text:c="2"/>Il Sindaco<text:tab/><text:tab/><text:tab/><text:tab/>L’Assessore all’Ambiente<text:tab/><text:tab/>Il Presidente di Geofor</text:span></text:p>
      <text:p text:style-name="Standard"><text:span text:style-name="T3">Giulia Deidda<text:tab/><text:tab/><text:tab/><text:tab/> <text:s text:c="7"/>Marco Baldacci<text:tab/><text:tab/> <text:tab/> <text:s text:c="7"/>Daniele Fortini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avid De Filippi</meta:initial-creator>
    <dc:creator>David De Filippi</dc:creator>
    <meta:editing-cycles>2</meta:editing-cycles>
    <meta:print-date>2020-12-09T11:27:00</meta:print-date>
    <meta:creation-date>2020-12-09T11:30:00</meta:creation-date>
    <dc:date>2020-12-09T11:30:00</dc:date>
    <meta:editing-duration>P0D</meta:editing-duration>
    <meta:generator>OpenOffice/4.1.1$Win32 OpenOffice.org_project/411m6$Build-9775</meta:generator>
    <meta:document-statistic meta:table-count="0" meta:image-count="2" meta:object-count="0" meta:page-count="1" meta:paragraph-count="11" meta:word-count="234" meta:character-count="1618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